
<file path=META-INF/manifest.xml><?xml version="1.0" encoding="utf-8"?>
<manifest:manifest xmlns:manifest="urn:oasis:names:tc:opendocument:xmlns:manifest:1.0" manifest:version="1.3">
  <manifest:file-entry manifest:full-path="/" manifest:media-type="application/vnd.oasis.opendocument.presentation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divider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text="urn:oasis:names:tc:opendocument:xmlns:text:1.0" xmlns:svg="urn:oasis:names:tc:opendocument:xmlns:svg-compatible:1.0" xmlns:presentation="urn:oasis:names:tc:opendocument:xmlns:presentation:1.0" xmlns:xlink="http://www.w3.org/1999/xlink" office:version="1.3">
  <office:body>
    <office:presentation>
      <draw:page draw:name="Section" draw:master-page-name="Default">
        <draw:frame presentation:style-name="s0-title" draw:layer="layout" presentation:class="title" svg:x="1.5cm" svg:y="1.2cm" svg:width="30cm" svg:height="3cm">
          <draw:text-box>
            <text:p>Part One: Foundations</text:p>
          </draw:text-box>
        </draw:frame>
        <draw:frame draw:layer="layout" svg:x="2cm" svg:y="9cm" svg:width="30cm" svg:height="0.6cm">
          <draw:image xlink:href="Pictures/divider.png" xlink:type="simple" xlink:show="embed" xlink:actuate="onLoad"/>
        </draw:frame>
      </draw:page>
      <draw:page draw:name="Section2" draw:master-page-name="Default">
        <draw:frame presentation:style-name="s1-title" draw:layer="layout" presentation:class="title" svg:x="1.5cm" svg:y="1.2cm" svg:width="30cm" svg:height="3cm">
          <draw:text-box>
            <text:p>Part Two: Rollout</text:p>
          </draw:text-box>
        </draw:frame>
        <draw:frame draw:layer="layout" svg:x="2cm" svg:y="9cm" svg:width="30cm" svg:height="0.6cm">
          <draw:image xlink:href="Pictures/divider.png" xlink:type="simple" xlink:show="embed" xlink:actuate="onLoad"/>
        </draw:frame>
      </draw:page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draw="urn:oasis:names:tc:opendocument:xmlns:drawing:1.0" xmlns:fo="urn:oasis:names:tc:opendocument:xmlns:xsl-fo-compatible:1.0" office:version="1.3">
  <office:styles/>
  <office:master-styles>
    <draw:page-layout style:name="PL0"/>
    <style:master-page style:name="Default" style:page-layout-name="PL0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3">
  <office:meta>
    <dc:title>Rollout Plan</dc:title>
    <meta:generator>DocAble examples-odf fixture generator</meta:generator>
  </office:meta>
</office:document-meta>
</file>